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ассамблея---i-всероссийская-ассамблея-молодых-экспертов-с-международным-участием"/>Ассамблея - I Всероссийская Ассамблея молодых экспертов с международным участием<text:bookmark-end text:name="ассамблея---i-всероссийская-ассамблея-молодых-экспертов-с-международным-участием"/></text:h>
      <text:p text:style-name="First_20_paragraph">18.02.2025</text:p>
      <text:p text:style-name="Text_20_body"><text:line-break/></text:p>
      <text:p text:style-name="Text_20_body"><text:span text:style-name="T1">ИНФОРМАЦИОННОЕ ПИСЬМО</text:span></text:p>
      <text:p text:style-name="Text_20_body"><text:span text:style-name="T2">Уважаемые коллеги!</text:span></text:p>
      <text:p text:style-name="Text_20_body">ГБУ г. Москвы «Московский Исследовательский Центр» при поддержке Департамента региональной безопасности и противодействия коррупции г. Москвы в партнерстве с Федеральным государственным бюджетным образовательным учреждением «Государственный институт русского языка им. А. С. Пушкина» организует <text:span text:style-name="T1">I Всероссийскую Ассамблею молодых экспертов</text:span> с международным участием (далее – Ассамблея).</text:p>
      <text:p text:style-name="Text_20_body">Цель Ассамблеи – организация научного диалога и эффективного практического взаимодействия между молодыми учеными и выдающимися научными деятелями, специалистами в области судебных речеведческих экспертиз.</text:p>
      <text:p text:style-name="Text_20_body">Мероприятие состоится <text:span text:style-name="T1">21 марта 2025 г.</text:span> в Государственном институте русского языка им. А. С. Пушкина в комбинированном формате: научная конференция в сочетании с широким спектром ассамблейных мероприятий (тематические секции, круглые столы, школы-семинары).</text:p>
      <text:p text:style-name="Text_20_body">В рамках Ассамблеи планируется рассмотрение актуальных научных проблем и дискуссионных вопросов, связанных с производством судебных лингвистических, автороведческих, комплексных психолого-лингвистических, фоноскопических экспертиз по различным категориям дел, а также обсуждение иных проблем экспертной деятельности.</text:p>
      <text:p text:style-name="Text_20_body">Участникам Ассамблеи в формате школы-семинара экспертов-профессионалов будет предложен практический разбор кейсов противоправного контента и сложных экспертных случаев, составивших актуальную практику производства судебных речеведческих экспертиз.</text:p>
      <text:p text:style-name="Text_20_body">К участию в Ассамблее <text:span text:style-name="T1">с докладами</text:span> приглашаются студенты, аспиранты и представители ведущих научных и образовательных учреждений, государственных и негосударственных экспертных учреждений Российской Федерации (гуманитарной специальности, до 30 лет).</text:p>
      <text:p text:style-name="Text_20_body"><text:line-break/></text:p>
      <text:p text:style-name="Text_20_body">Форма участия в Ассамблее: очная, заочная.</text:p>
      <text:p text:style-name="Text_20_body">Проезд к месту проведения Ассамблеи и проживание оплачиваются участниками мероприятия самостоятельно.</text:p>
      <text:p text:style-name="Text_20_body"><text:span text:style-name="T1">Заявки</text:span> на участие в мероприятии принимаются <text:span text:style-name="T1">до 01 марта 2025 г</text:span>. по адресу электронной почты OgorelkovIV@bez.mos.ru.</text:p>
      <text:p text:style-name="Text_20_body"><text:span text:style-name="T1">Форма заявки:</text:span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Фамилия Имя Отчество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Дата рожден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Место работы и должность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ченая степень, ученое звание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Почтовый адрес с индексом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онтактный телефон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Электронный адрес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Форма участия (очная – слушатель, докладчик; заочная)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Тема доклада</text:p>
          </table:table-cell>
          <table:table-cell table:style-name="TableRowCell" office:value-type="string">
    </table:table-cell>
        </table:table-row>
      </table:table>
      <text:p text:style-name="First_20_paragraph">Адрес: Россия, 117485, Москва ул. Академика Волгина, 6, Государственный институт русского языка им. А. С. Пушкина.</text:p>
      <text:p text:style-name="Text_20_body">Контактный телефон: 8 (916) 900-87-97 – Огорелков Игорь Витальевич.</text:p>
      <text:p text:style-name="Text_20_body">Надеемся увидеть Вас в числе участников Ассамблеи!</text:p>
      <text:p text:style-name="Text_20_body"><text:span text:style-name="T1">Оргкомитет Ассамблеи</text:span></text:p>
      <text:p text:style-name="Text_20_body"><text:line-break/></text:p>
      <text:p text:style-name="Text_20_body">Адрес страницы: <text:a xlink:type="simple" xlink:href="http://mic.mos.ru/presscenter/news/detail/12815170.html" office:name=""><text:span text:style-name="Definition">http://mic.mos.ru/presscenter/news/detail/12815170.html</text:span></text:a></text:p>
      <text:p text:style-name="Text_20_body"><text:a xlink:type="simple" xlink:href="http://mic.mos.ru" office:name=""><text:span text:style-name="Definition">ГБУ города Москвы «Московский исследовательский центр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8T16:55:42Z</meta:creation-date>
    <dc:date>2025-06-18T16:55:42Z</dc:date>
  </office:meta>
</office:document-meta>
</file>