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ая-научно-практическая-конференция-современный-медиатекст-и-судебная-экспертиза-междисциплинарные-связи-и-экспертная-оценка"/>Международная научно-практическая конференция «Современный медиатекст и судебная экспертиза: междисциплинарные связи и экспертная оценка»<text:bookmark-end text:name="международная-научно-практическая-конференция-современный-медиатекст-и-судебная-экспертиза-междисциплинарные-связи-и-экспертная-оценка"/></text:h>
      <text:p text:style-name="First_20_paragraph">20.03.2023</text:p>
      <text:p text:style-name="Text_20_body"><text:line-break/></text:p>
      <text:p text:style-name="Text_20_body"><text:span text:style-name="T1">12-13 октября 2023 года</text:span> Российский университет дружбы народов и ГБУ г. Москвы «Московский Исследовательский Центр» <text:span text:style-name="T1">при поддержке Департамента региональной безопасности и противодействия коррупции города Москвы</text:span> проводят Международную научно-практическую конференцию <text:bookmark-start text:name="id__Hlk105745621"/>«Современный медиатекст и судебная экспертиза: междисциплинарные связи и экспертная оценка»<text:bookmark-end text:name="id__Hlk105745621"/>. Ведущие ученые и <text:span text:style-name="T1">специалисты в сфере лингвистики, психологии, юриспруденции, а также судебные эксперты</text:span> обсудят проблемы взаимодействия языка и законодательства с целью поиска путей совершенствования экспертной деятельности при работе с медиатекстами.</text:p>
      <text:p text:style-name="Text_20_body">Актуальные вызовы современности – активизация речевой агрессии, распространение фейков, усиление «лингвистического терроризма и экстремизма» под влиянием развития цифровых технологий и искусственного интеллекта – определили необходимость совершенствования терминологии, уточнения этических норм, модернизации экспертного инструментария.</text:p>
      <text:p text:style-name="Text_20_body">В ходе дискуссий ученым предстоит не только уточнить цели и задачи экспертов, но и переосмыслить возможности выявления лингвистических маркеров негативных явлений в спорных текстах, коммуникативных стратегий и тактик, скрытых и явных форм дискредитации.</text:p>
      <text:p text:style-name="Text_20_body">На пленарном и секционных заседаниях, мастер-классах и круглых столах конференции будут обсуждаться проблемы сферы применения судебной экспертизы, особенности экспертной работы с мультимедийным медиатекстом, проблемы оценки экспертного заключения, основные лингвистические и юридические понятия и термины.</text:p>
      <text:p text:style-name="Text_20_body">Для всех желающих будет организована программа повышения экспертной квалификации по теме <text:bookmark-start text:name="id__Hlk103585858"/>«Анализ продуктов речевой деятельности в судебной экспертизе»<text:bookmark-end text:name="id__Hlk103585858"/>.</text:p>
      <text:p text:style-name="Text_20_body">В рамках культурного досуга для участников конференции прозвучит инструментальная и вокальная классика в исполнении студентов и преподавателей РУДН в сопровождении симфонического оркестра имени А.П. Бородина Центрального дома учёных Российской академии наук.</text:p>
      <text:p text:style-name="Text_20_body"><text:span text:style-name="T1">Порядок участия в конференции:</text:span></text:p>
      <text:p text:style-name="Text_20_body">Формы участия в конференции: очная, заочная.</text:p>
      <text:p text:style-name="Text_20_body">Предлагается направить заявку на участие путём регистрации на странице конференции по адресу <text:a xlink:type="simple" xlink:href="https://www.rudn.ru/media/events/59520" office:name=""><text:span text:style-name="Definition">https://www.rudn.ru/media/events/59520</text:span></text:a>. О получении заявки оргкомитетом будет выслано подтверждение.</text:p>
      <text:p text:style-name="Text_20_body"><text:line-break/></text:p>
      <text:p text:style-name="Text_20_body">Адрес страницы: <text:a xlink:type="simple" xlink:href="http://mic.mos.ru/presscenter/news/detail/11474842.html" office:name=""><text:span text:style-name="Definition">http://mic.mos.ru/presscenter/news/detail/11474842.html</text:span></text:a></text:p>
      <text:p text:style-name="Text_20_body"><text:a xlink:type="simple" xlink:href="http://mic.mos.ru" office:name=""><text:span text:style-name="Definition">ГБУ города Москвы «Московский исследователь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7T14:36:29Z</meta:creation-date>
    <dc:date>2025-03-27T14:36:29Z</dc:date>
  </office:meta>
</office:document-meta>
</file>