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ероссийская-научно-практическая-конференция-противодействие-экстремизму-и-терроризму-в-информационной-сфере"/>Всероссийская научно-практическая конференция «Противодействие экстремизму и терроризму в информационной сфере»<text:bookmark-end text:name="всероссийская-научно-практическая-конференция-противодействие-экстремизму-и-терроризму-в-информационной-сфере"/></text:h>
      <text:p text:style-name="First_20_paragraph">02.12.2021</text:p>
      <text:p text:style-name="Text_20_body">26 ноября представители ГБУ г. Москвы «Московский Исследовательский Центр» приняли участие в научно-практической конференции «Противодействие экстремизму и терроризму в информационной сфере» проводимой на базе <text:a xlink:type="simple" xlink:href="https://мосу.мвд.рф/" office:name=""><text:span text:style-name="Definition">Московском университете МВД России имени В.Я. Кикотя</text:span></text:a>. Проведение данной научно-практической конференции было реализовано, в том числе с использованием видеоконференцсвязи и предусматривало выступления и доклады представителей Главного управления по противодействию экстремизму МВД России, Московского университета МВД России имени В.Я. Кикотя, ГБУ г. Москвы «Московский исследовательский центр», научно-консультативного совета при Антитеррористическом центре Государств – участников Содружества независимых государств, АО «Лаборатория Касперского», Научно-исследовательского центра № 2 Всероссийского научно-исследовательского института МВД России, Экспертно-криминалистического центра МВД России, практических сотрудников правоохранительных органов, ведущих ученых образовательных и научно-исследовательских организаций. </text:p>
      <text:p text:style-name="Text_20_body"> </text:p>
      <text:p text:style-name="Text_20_body"><text:line-break/></text:p>
      <text:p text:style-name="Text_20_body">В рамках сделанных докладов и выступлений был рассмотрен широкий круг вопросов: борьба с деструктивными идеологиями в цифровом мире; возможности комплексной психолого-лингвистической экспертизы при расследовании преступлений, связанных с противодействием экстремизму и терроризму; результаты распознавания в социальных сетях контента экстремистской направленности на основе методов искусственного интеллекта; проблемы противодействия деструктивным молодежным субкультурам в цифровой среде и другие. Сведения, содержащиеся в докладах и выступлениях, сделанных в рамках научно-практической конференции объединяют актуальный опыт и должны быть использованы в практической деятельности по противодействию экстремизму и терроризму в условиях цифровизации общества.</text:p>
      <text:p text:style-name="Text_20_body"><text:line-break/></text:p>
      <text:p text:style-name="Text_20_body">Адрес страницы: <text:a xlink:type="simple" xlink:href="http://mic.mos.ru/presscenter/news/detail/10440575.html" office:name=""><text:span text:style-name="Definition">http://mic.mos.ru/presscenter/news/detail/10440575.html</text:span></text:a></text:p>
      <text:p text:style-name="Text_20_body"><text:a xlink:type="simple" xlink:href="http://mic.mos.ru" office:name=""><text:span text:style-name="Definition">ГБУ города Москвы «Московский исследовательский центр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1T17:44:56Z</meta:creation-date>
    <dc:date>2023-08-21T17:44:56Z</dc:date>
  </office:meta>
</office:document-meta>
</file>